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93a374b6e58d1e25cdb02e0e5b25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p"/><text:bookmark-start text:name="__RefHeading___esp_1"/><text:bookmark-start text:name="esp"/>ESP<text:bookmark-end text:name="__RefHeading___esp_1"/><text:bookmark-end text:name="esp"/></text:h>
      <text:p text:style-name="Text_20_body"><draw:frame draw:style-name="mediaright" draw:name="0" text:anchor-type="paragraph" draw:z-index="0" svg:width="5.2916666666667cm" svg:height="2.6458333333333cm"><draw:image xlink:href="Pictures/2293a374b6e58d1e25cdb02e0e5b25c6.jpg" xlink:type="simple" xlink:show="embed" xlink:actuate="onLoad"/></draw:frame>
Les ESP sont des circuits intégrés à microcontrôleur avec connexion Wi-Fi à bas coût développés par le fabricant chinois Espressif Systems. Débutée en 2014 avec la version ESP-01, la famille c'est rapidement étendue autour de l'<text:a xlink:type="simple" xlink:href="https://fr.wikipedia.org/wiki/ESP8266" text:style-name="Internet_20_link" text:visited-style-name="Visited_20_Internet_20_Link">ESP8266</text:a> puis due l'<text:a xlink:type="simple" xlink:href="https://fr.wikipedia.org/wiki/ESP32" text:style-name="Internet_20_link" text:visited-style-name="Visited_20_Internet_20_Link">ESP32</text:a>. </text:p>
      <text:h text:style-name="Heading_20_2" text:outline-level="2"><text:bookmark-start text:name="__RefHeading___les_differentes_versions_2"/><text:bookmark-start text:name="les_differentes_versions"/>Les différentes versions<text:bookmark-end text:name="__RefHeading___les_differentes_versions_2"/><text:bookmark-end text:name="les_differentes_versions"/></text:h>
      <text:list text:style-name="List_20_1" text:continue-numbering="false">
        <text:list-item>
          <text:p text:style-name="List_20_1_Content_First"> <text:a xlink:type="simple" xlink:href="https://wikiperso.morceau.fr/doku.php?id=esp-01" text:style-name="Internet_20_link" text:visited-style-name="Visited_20_Internet_20_Link">ESP-01</text:a></text:p>
        </text:list-item>
        <text:list-item>
          <text:p text:style-name="List_20_1_Content"> <text:a xlink:type="simple" xlink:href="https://wikiperso.morceau.fr/doku.php?id=nodemcu" text:style-name="Internet_20_link" text:visited-style-name="Visited_20_Internet_20_Link">ESP8266 Node MCU</text:a></text:p>
        </text:list-item>
        <text:list-item>
          <text:p text:style-name="List_20_1_Content"> <text:a xlink:type="simple" xlink:href="https://wikiperso.morceau.fr/doku.php?id=esp-12e" text:style-name="Internet_20_link" text:visited-style-name="Visited_20_Internet_20_Link">ESP-12E</text:a> (module de base)</text:p>
        </text:list-item>
        <text:list-item>
          <text:p text:style-name="List_20_1_Content_Last"> <text:a xlink:type="simple" xlink:href="https://wikiperso.morceau.fr/doku.php?id=wemos_d1_mini" text:style-name="Internet_20_link" text:visited-style-name="Visited_20_Internet_20_Link">Wemos_D1_mini</text:a></text:p>
        </text:list-item>
      </text:list>
      <text:h text:style-name="Heading_20_2" text:outline-level="2"><text:bookmark-start text:name="__RefHeading___les_composants_compatibles_3"/><text:bookmark-start text:name="les_composants_compatibles"/>Les composants compatibles<text:bookmark-end text:name="__RefHeading___les_composants_compatibles_3"/><text:bookmark-end text:name="les_composants_compatibles"/></text:h>
      <text:p text:style-name="Text_20_body">Les ESP utilisent généralement les mêmes composants que les arduino.</text:p>
      <text:list text:style-name="List_20_1" text:continue-numbering="false">
        <text:list-item>
          <text:p text:style-name="List_20_1_Content_First"> Liste de <text:a xlink:type="simple" xlink:href="https://wikiperso.morceau.fr/doku.php?id=modules_interface_microcontroleur" text:style-name="Internet_20_link" text:visited-style-name="Visited_20_Internet_20_Link">composants compatibles</text:a></text:p>
        </text:list-item>
        <text:list-item>
          <text:p text:style-name="List_20_1_Content_Last"> Alimentation des <text:a xlink:type="simple" xlink:href="http://chanterie37.fr/fablab37110/doku.php?id=start:arduino:esp32:alimentation" text:style-name="Internet_20_link" text:visited-style-name="Visited_20_Internet_20_Link">ESP sur batterie</text:a> (Fablab de Château-Renault)</text:p>
        </text:list-item>
      </text:list>
      <text:h text:style-name="Heading_20_2" text:outline-level="2"><text:bookmark-start text:name="__RefHeading___les_logiciels_4"/><text:bookmark-start text:name="les_logiciels"/>Les logiciels<text:bookmark-end text:name="__RefHeading___les_logiciels_4"/><text:bookmark-end text:name="les_logiciels"/></text:h>
      <text:list text:style-name="List_20_1" text:continue-numbering="false">
        <text:list-item>
          <text:p text:style-name="List_20_1_Content_First"> <text:a xlink:type="simple" xlink:href="https://wikiperso.morceau.fr/doku.php?id=ide_arduino" text:style-name="Internet_20_link" text:visited-style-name="Visited_20_Internet_20_Link">IDE_Arduino</text:a></text:p>
        </text:list-item>
        <text:list-item>
          <text:p text:style-name="List_20_1_Content_Last"> <text:a xlink:type="simple" xlink:href="https://wikiperso.morceau.fr/doku.php?id=espeasy" text:style-name="Internet_20_link" text:visited-style-name="Visited_20_Internet_20_Link">ESPeasy</text:a></text:p>
        </text:list-item>
      </text:list>
      <text:h text:style-name="Heading_20_2" text:outline-level="2"><text:bookmark-start text:name="__RefHeading___realisations_5"/><text:bookmark-start text:name="realisations"/>Réalisations<text:bookmark-end text:name="__RefHeading___realisations_5"/><text:bookmark-end text:name="realisations"/></text:h>
      <text:p text:style-name="Text_20_body">Les principales réalisations tournent autour de <text:a xlink:type="simple" xlink:href="https://wikiperso.morceau.fr/doku.php?id=domotique" text:style-name="Internet_20_link" text:visited-style-name="Visited_20_Internet_20_Link">la domotique et Jeedom</text:a>.</text:p>
      <text:list text:style-name="List_20_1" text:continue-numbering="false">
        <text:list-item>
          <text:p text:style-name="List_20_1_Content_First"> <text:a xlink:type="simple" xlink:href="https://wikiperso.morceau.fr/doku.php?id=projets_domotique" text:style-name="Internet_20_link" text:visited-style-name="Visited_20_Internet_20_Link">Test de sondes météo</text:a></text:p>
        </text:list-item>
        <text:list-item>
          <text:p text:style-name="List_20_1_Content"> <text:a xlink:type="simple" xlink:href="https://wikiperso.morceau.fr/doku.php?id=capteur_co2_connecte" text:style-name="Internet_20_link" text:visited-style-name="Visited_20_Internet_20_Link">Capteur CO2 connecté</text:a></text:p>
        </text:list-item>
        <text:list-item>
          <text:p text:style-name="List_20_1_Content"> <text:a xlink:type="simple" xlink:href="https://wikiperso.morceau.fr/doku.php?id=resp_n1" text:style-name="Internet_20_link" text:visited-style-name="Visited_20_Internet_20_Link">Régulation de température à distance par fil pilote</text:a></text:p>
        </text:list-item>
        <text:list-item>
          <text:p text:style-name="List_20_1_Content_Last"> <text:a xlink:type="simple" xlink:href="https://wikiperso.morceau.fr/doku.php?id=rwemos_n1" text:style-name="Internet_20_link" text:visited-style-name="Visited_20_Internet_20_Link">Capteur météo sur batteri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sp</dc:title>
  </office:meta>
</office:document-meta>
</file>