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87e50f08e5500cea164c0124e237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tdi232"/><text:bookmark-start text:name="__RefHeading___ftdi232_usb_vers_ttl_liaison_serie_1"/><text:bookmark-start text:name="ftdi232_usb_vers_ttl_liaison_serie"/>FTDI232 (USB vers TTL liaison série)<text:bookmark-end text:name="__RefHeading___ftdi232_usb_vers_ttl_liaison_serie_1"/><text:bookmark-end text:name="ftdi232_usb_vers_ttl_liaison_serie"/></text:h>
      <text:p text:style-name="Text_20_body"><draw:frame draw:style-name="mediaright" draw:name="0" text:anchor-type="paragraph" draw:z-index="0" svg:width="5.2916666666667cm" svg:height="2.4077083333333cm"><draw:image xlink:href="Pictures/c087e50f08e5500cea164c0124e237ed.jpg" xlink:type="simple" xlink:show="embed" xlink:actuate="onLoad"/></draw:frame></text:p>
      <text:list text:style-name="List_20_1" text:continue-numbering="false">
        <text:list-item>
          <text:p text:style-name="List_20_1_Content_First"> FTDI Breakout Adaptateur 6 broches de USB à Sériel TTL</text:p>
        </text:list-item>
        <text:list-item>
          <text:p text:style-name="List_20_1_Content"> Pins : DTR/RXD/TX/VCC/cts/GND</text:p>
        </text:list-item>
        <text:list-item>
          <text:p text:style-name="List_20_1_Content"> 36 x 18 mm</text:p>
        </text:list-item>
        <text:list-item>
          <text:p text:style-name="List_20_1_Content"> 3,3 V ou 5 V sont sélectionné par jumper</text:p>
        </text:list-item>
        <text:list-item>
          <text:p text:style-name="List_20_1_Content_Last"> Connexion par Mini USB</text:p>
        </text:list-item>
      </text:list>
      <text:h text:style-name="Heading_20_2" text:outline-level="2"><text:bookmark-start text:name="__RefHeading___liens_2"/><text:bookmark-start text:name="liens"/>Liens<text:bookmark-end text:name="__RefHeading___liens_2"/><text:bookmark-end text:name="liens"/></text:h>
      <text:list text:style-name="List_20_1" text:continue-numbering="false">
        <text:list-item>
          <text:p text:style-name="List_20_1_Content_First"> <text:a xlink:type="simple" xlink:href="http://www.ftdichip.com/Products/ICs/FT232R.htm" text:style-name="Internet_20_link" text:visited-style-name="Visited_20_Internet_20_Link">http://www.ftdichip.com/Products/ICs/FT232R.htm</text:a> Page du fabriquant</text:p>
        </text:list-item>
        <text:list-item>
          <text:p text:style-name="List_20_1_Content"> <text:a xlink:type="simple" xlink:href="http://www.ftdichip.com/Support/Documents/DataSheets/ICs/DS_FT232R.pdf" text:style-name="Internet_20_link" text:visited-style-name="Visited_20_Internet_20_Link"> Datasheet du CI</text:a></text:p>
        </text:list-item>
        <text:list-item>
          <text:p text:style-name="List_20_1_Content_Last"> <text:a xlink:type="simple" xlink:href="http://blog.mister-bidouilles.fr/ajouter-simplement-du-wifi-a-vos-montages-grace-au-module-esp8266/" text:style-name="Internet_20_link" text:visited-style-name="Visited_20_Internet_20_Link">http://blog.mister-bidouilles.fr/ajouter-simplement-du-wifi-a-vos-montages-grace-au-module-esp8266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tdi232</dc:title>
  </office:meta>
</office:document-meta>
</file>