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d08b82c3357335c8396322777b93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alogie"/><text:bookmark-start text:name="__RefHeading___genealogie_1"/><text:bookmark-start text:name="genealogie"/>Généalogie<text:bookmark-end text:name="__RefHeading___genealogie_1"/><text:bookmark-end text:name="genealogie"/></text:h>
      <text:p text:style-name="Text_20_body"><draw:frame draw:style-name="mediaright" draw:name="Exemple d'arbre généalogique Legend" text:anchor-type="paragraph" draw:z-index="0" svg:width="2.6458333333333cm"><draw:text-box><text:p text:style-name="legendcenter"><draw:frame draw:style-name="mediaright" draw:name="Exemple d'arbre généalogique" text:anchor-type="paragraph" draw:z-index="0" svg:width="2.6458333333333cm" svg:height="3.5839015151515cm"><draw:image xlink:href="Pictures/b2d08b82c3357335c8396322777b9373.jpg" xlink:type="simple" xlink:show="embed" xlink:actuate="onLoad"/></draw:frame>Exemple d'arbre généalogique</text:p></draw:text-box></draw:frame>
<text:a xlink:type="simple" xlink:href="https://gw.geneanet.org/mrcjl" text:style-name="Internet_20_link" text:visited-style-name="Visited_20_Internet_20_Link">Mon arbre sur geneanet.org</text:a></text:p>
      <text:h text:style-name="Heading_20_2" text:outline-level="2"><text:bookmark-start text:name="__RefHeading___documentation_2"/><text:bookmark-start text:name="documentation"/>Documentation<text:bookmark-end text:name="__RefHeading___documentation_2"/><text:bookmark-end text:name="documentation"/></text:h>
      <text:h text:style-name="Heading_20_4" text:outline-level="4"><text:bookmark-start text:name="__RefHeading___outils_3"/><text:bookmark-start text:name="outils"/>Outils<text:bookmark-end text:name="__RefHeading___outils_3"/><text:bookmark-end text:name="outils"/></text:h>
      <text:list text:style-name="List_20_1" text:continue-numbering="false">
        <text:list-item>
          <text:p text:style-name="List_20_1_Content_First"> <text:a xlink:type="simple" xlink:href="https://wikiperso.morceau.fr/lib/exe/fetch.php?media=fiche_famille.pdf" text:style-name="Internet_20_link" text:visited-style-name="Visited_20_Internet_20_Link"> Fiche pour noter les principaux éléments d'une famille</text:a></text:p>
        </text:list-item>
        <text:list-item>
          <text:p text:style-name="List_20_1_Content"> <text:a xlink:type="simple" xlink:href="https://www.geneanet.org/" text:style-name="Internet_20_link" text:visited-style-name="Visited_20_Internet_20_Link"> Site gratuit pour réaliser son arbre généalogique</text:a> (celui que j'utilise)</text:p>
        </text:list-item>
        <text:list-item>
          <text:p text:style-name="List_20_1_Content_Last"> <text:a xlink:type="simple" xlink:href="http://visuged.org/" text:style-name="Internet_20_link" text:visited-style-name="Visited_20_Internet_20_Link"> Site proposant des outils pour le généalogiste</text:a></text:p>
        </text:list-item>
      </text:list>
      <text:h text:style-name="Heading_20_4" text:outline-level="4"><text:bookmark-start text:name="__RefHeading___tutos_infos_4"/><text:bookmark-start text:name="tutos_infos"/>Tutos/Infos<text:bookmark-end text:name="__RefHeading___tutos_infos_4"/><text:bookmark-end text:name="tutos_infos"/></text:h>
      <text:list text:style-name="List_20_1" text:continue-numbering="false">
        <text:list-item>
          <text:p text:style-name="List_20_1_Content_First"> <text:a xlink:type="simple" xlink:href="https://www.geneanet.org/explore/beginners/post/premiers-pas-en-genealogie-apercu-rapide/" text:style-name="Internet_20_link" text:visited-style-name="Visited_20_Internet_20_Link"> Tuto rapide pour faire ses premiers pas</text:a></text:p>
        </text:list-item>
        <text:list-item>
          <text:p text:style-name="List_20_1_Content"> <text:a xlink:type="simple" xlink:href="https://www.geneanet.org/explore/beginners/post/archives-departementales-ligne/" text:style-name="Internet_20_link" text:visited-style-name="Visited_20_Internet_20_Link"> Liens vers les archives en ligne</text:a></text:p>
        </text:list-item>
        <text:list-item>
          <text:p text:style-name="List_20_1_Content"> <text:a xlink:type="simple" xlink:href="https://archivesenligne.pasdecalais.fr/cg62v2/outils/calendrier/calendrier_rev_greg.php" text:style-name="Internet_20_link" text:visited-style-name="Visited_20_Internet_20_Link">Convertisseur pour le calendrier républicain</text:a></text:p>
        </text:list-item>
        <text:list-item>
          <text:p text:style-name="List_20_1_Content"> <text:a xlink:type="simple" xlink:href="https://fr.geneawiki.com/wiki/Norme_Gedcom" text:style-name="Internet_20_link" text:visited-style-name="Visited_20_Internet_20_Link">Page GEDCOM sur GénéaWiKi</text:a></text:p>
        </text:list-item>
        <text:list-item>
          <text:p text:style-name="List_20_1_Content"> <text:a xlink:type="simple" xlink:href="https://docs.ancestris.org/books/mode-demploi/page/gedcom" text:style-name="Internet_20_link" text:visited-style-name="Visited_20_Internet_20_Link">Page GEDCOM sur Ancetris</text:a></text:p>
        </text:list-item>
        <text:list-item>
          <text:p text:style-name="List_20_1_Content_Last"> <text:a xlink:type="simple" xlink:href="https://www.gedcom.org/gedcom.html" text:style-name="Internet_20_link" text:visited-style-name="Visited_20_Internet_20_Link">Norme GEDCOM 5.5 sur gedcom.org</text:a></text:p>
        </text:list-item>
      </text:list>
      <text:h text:style-name="Heading_20_2" text:outline-level="2"><text:bookmark-start text:name="__RefHeading___divers_projets_5"/><text:bookmark-start text:name="divers_projets"/>Divers/Projets<text:bookmark-end text:name="__RefHeading___divers_projets_5"/><text:bookmark-end text:name="divers_projets"/></text:h>
      <text:list text:style-name="List_20_1" text:continue-numbering="false">
        <text:list-item>
          <text:p text:style-name="LastListParagraph_List_20_1_Content_First"> <text:a xlink:type="simple" xlink:href="https://wikiperso.morceau.fr/doku.php?id=genealogie2" text:style-name="Internet_20_link" text:visited-style-name="Visited_20_Internet_20_Link">Projet php</text:a> Chargement de Gedcom en Bdd et traitement des informations chargé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alogie</dc:title>
  </office:meta>
</office:document-meta>
</file>