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19cc9acb117c517934b8d2d6b5b771e.jpg"/>
  <manifest:file-entry manifest:media-type="image/jpeg" manifest:full-path="Pictures/4565e5f952fbf374f3259bf2ab58c1a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eyes_sr1y"/><text:bookmark-start text:name="__RefHeading___module_relais_1"/><text:bookmark-start text:name="module_relais"/>Module relais<text:bookmark-end text:name="__RefHeading___module_relais_1"/><text:bookmark-end text:name="module_relais"/></text:h>
      <text:p text:style-name="Text_20_body"><draw:frame draw:style-name="mediaright" draw:name="0" text:anchor-type="paragraph" draw:z-index="0" svg:width="5.2916666666667cm" svg:height="4.9803921568627cm"><draw:image xlink:href="Pictures/919cc9acb117c517934b8d2d6b5b771e.jpg" xlink:type="simple" xlink:show="embed" xlink:actuate="onLoad"/></draw:frame>
Le module relais Keyes SR1y est un module relais actif à l'état haut avec un relais SPDT.</text:p>
      <text:list text:style-name="List_20_1" text:continue-numbering="false">
        <text:list-item>
          <text:p text:style-name="List_20_1_Content_First"> Intensité maximale : 10 A sous 250 V CA</text:p>
        </text:list-item>
        <text:list-item>
          <text:p text:style-name="List_20_1_Content_Last"> Intensité maximale : 10 A sous 30 V CC</text:p>
        </text:list-item>
      </text:list>
      <text:p text:style-name="Text_20_body">Le relais et la LED s'activent lorsqu'un signal haut est présent sur l'entrée S. <text:line-break/>
La diode placée en parallèle avec la bobine du relais empêche la formation d'une force contre-électromotrice. <text:line-break/>
Le transistor assure le gain en courant ; un faible courant d'entrée suffit à commuter le courant relativement important nécessaire au fonctionnement de la bobine du relais.
<draw:frame draw:style-name="mediacenter" draw:name="1" text:anchor-type="paragraph" draw:z-index="1" svg:width="10.583333333333cm" svg:height="5.6790260980267cm"><draw:image xlink:href="Pictures/4565e5f952fbf374f3259bf2ab58c1af.jpg" xlink:type="simple" xlink:show="embed" xlink:actuate="onLoad"/></draw:frame>
<text:a xlink:type="simple" xlink:href="https://wikiperso.morceau.fr/lib/exe/fetch.php?media=bras_robot.zip" text:style-name="Internet_20_link" text:visited-style-name="Visited_20_Internet_20_Link">bras_robot.zi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eyes_sr1y</dc:title>
  </office:meta>
</office:document-meta>
</file>