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df983168f6231d379c33c6a19a67b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quette_station_meteo"/><text:bookmark-start text:name="__RefHeading___maquette_station_meteo_1"/><text:bookmark-start text:name="maquette_station_meteo"/>Maquette station météo<text:bookmark-end text:name="__RefHeading___maquette_station_meteo_1"/><text:bookmark-end text:name="maquette_station_meteo"/></text:h>
      <text:p text:style-name="Text_20_body"><draw:frame draw:style-name="mediaright" draw:name="0" text:anchor-type="paragraph" draw:z-index="0" svg:width="5.2916666666667cm" svg:height="3.175cm"><draw:image xlink:href="Pictures/7df983168f6231d379c33c6a19a67baf.jpg" xlink:type="simple" xlink:show="embed" xlink:actuate="onLoad"/></draw:frame>
Affichage et utilisation des paramètres de température, humidité et pression.</text:p>
      <text:h text:style-name="Heading_20_2" text:outline-level="2"><text:bookmark-start text:name="__RefHeading___materiels_2"/><text:bookmark-start text:name="materiels"/>Matériels<text:bookmark-end text:name="__RefHeading___materiels_2"/><text:bookmark-end text:name="materiels"/></text:h>
      <text:list text:style-name="List_20_1" text:continue-numbering="false">
        <text:list-item>
          <text:p text:style-name="List_20_1_Content_First"> <text:a xlink:type="simple" xlink:href="https://wikiperso.morceau.fr/doku.php?id=cap548" text:style-name="Internet_20_link" text:visited-style-name="Visited_20_Internet_20_Link">capteur DTH11</text:a> (température et humidité) sur broche 8</text:p>
        </text:list-item>
        <text:list-item>
          <text:p text:style-name="List_20_1_Content"> <text:a xlink:type="simple" xlink:href="https://wikiperso.morceau.fr/doku.php?id=cap180" text:style-name="Internet_20_link" text:visited-style-name="Visited_20_Internet_20_Link">capteur GY68</text:a> (pression atmosphérique) sur broches I2C (A4 et A5)</text:p>
        </text:list-item>
        <text:list-item>
          <text:p text:style-name="List_20_1_Content"> <text:a xlink:type="simple" xlink:href="https://wikiperso.morceau.fr/doku.php?id=cap618" text:style-name="Internet_20_link" text:visited-style-name="Visited_20_Internet_20_Link">encodeur rotatif à bouton</text:a> sur broches 5 (bouton), 6 et 7 (encodeur)</text:p>
        </text:list-item>
        <text:list-item>
          <text:p text:style-name="List_20_1_Content"> <text:a xlink:type="simple" xlink:href="https://wikiperso.morceau.fr/doku.php?id=tm1637" text:style-name="Internet_20_link" text:visited-style-name="Visited_20_Internet_20_Link">afficheur 4x7 segments</text:a> sur broches 2 et 3</text:p>
        </text:list-item>
        <text:list-item>
          <text:p text:style-name="List_20_1_Content"> <text:a xlink:type="simple" xlink:href="https://wikiperso.morceau.fr/doku.php?id=ws2811" text:style-name="Internet_20_link" text:visited-style-name="Visited_20_Internet_20_Link">ruban de led RGB</text:a> (3 leds) sur broche 4</text:p>
        </text:list-item>
        <text:list-item>
          <text:p text:style-name="List_20_1_Content"> carte Arduino <text:a xlink:type="simple" xlink:href="https://wikiperso.morceau.fr/doku.php?id=uno" text:style-name="Internet_20_link" text:visited-style-name="Visited_20_Internet_20_Link">Uno</text:a></text:p>
        </text:list-item>
        <text:list-item>
          <text:p text:style-name="List_20_1_Content"> câbles</text:p>
        </text:list-item>
        <text:list-item>
          <text:p text:style-name="List_20_1_Content_Last"> Platine et boîte en impression 3D</text:p>
        </text:list-item>
      </text:list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La maquette utilise les bibliothèques :</text:p>
      <text:list text:style-name="List_20_1" text:continue-numbering="false">
        <text:list-item>
          <text:p text:style-name="LastListParagraph_List_20_1_Content_First"> 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quette_station_meteo</dc:title>
  </office:meta>
</office:document-meta>
</file>