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quette_volet_roulant"/><text:bookmark-start text:name="__RefHeading___maquette_volet_roulant_1"/><text:bookmark-start text:name="maquette_volet_roulant"/>Maquette volet roulant<text:bookmark-end text:name="__RefHeading___maquette_volet_roulant_1"/><text:bookmark-end text:name="maquette_volet_roulant"/></text:h>
      <text:h text:style-name="Heading_20_2" text:outline-level="2"><text:bookmark-start text:name="__RefHeading___connections_2"/><text:bookmark-start text:name="connections"/>Connections<text:bookmark-end text:name="__RefHeading___connections_2"/><text:bookmark-end text:name="connectio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Broche  </text:p>
          </table:table-cell>
          <table:table-cell office:value-type="string" table:style-name="tableheader">
            <text:p text:style-name="Table_20_Heading">  Signal  </text:p>
          </table:table-cell>
        </table:table-row>
        <table:table-row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Moteur descente volet  </text:p>
          </table:table-cell>
        </table:table-row>
        <table:table-row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Moteur montée volet  </text:p>
          </table:table-cell>
        </table:table-row>
        <table:table-row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Bouton descente  </text:p>
          </table:table-cell>
        </table:table-row>
        <table:table-row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Bouton monté  </text:p>
          </table:table-cell>
        </table:table-row>
        <table:table-row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Fin de course bas  </text:p>
          </table:table-cell>
        </table:table-row>
        <table:table-row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Fin de course haut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quette_volet_roulant</dc:title>
  </office:meta>
</office:document-meta>
</file>