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f7a791031cac5156872abc3af06c5e.jpg"/>
  <manifest:file-entry manifest:media-type="image/jpeg" manifest:full-path="Pictures/047164782f8e7773138b9e7abc671f8e.jpg"/>
  <manifest:file-entry manifest:media-type="image/jpeg" manifest:full-path="Pictures/c92a112bc1d80b663857e3a9bb5a3a12.jpg"/>
  <manifest:file-entry manifest:media-type="image/jpeg" manifest:full-path="Pictures/99ebee991eb21bd6af07e61ded7f4bf1.jpg"/>
  <manifest:file-entry manifest:media-type="image/jpeg" manifest:full-path="Pictures/281d48bb4672740cbfef3a1dc8449a73.jpg"/>
  <manifest:file-entry manifest:media-type="image/jpeg" manifest:full-path="Pictures/f1c4b73875053042e0d167474f545c49.jpg"/>
  <manifest:file-entry manifest:media-type="image/jpeg" manifest:full-path="Pictures/eaf63ecb3410e8bb7eca954fd955fff1.jpg"/>
  <manifest:file-entry manifest:media-type="image/jpeg" manifest:full-path="Pictures/c6de1ddcd6f78d61008947c8eca6d74b.jpg"/>
  <manifest:file-entry manifest:media-type="image/jpeg" manifest:full-path="Pictures/3f86ef550025c0285284f5e5f6a99842.jpg"/>
  <manifest:file-entry manifest:media-type="image/jpeg" manifest:full-path="Pictures/f6dbd4d26367a7d66790c62a4723bb6c.jpg"/>
  <manifest:file-entry manifest:media-type="image/jpeg" manifest:full-path="Pictures/fac5b0bb7e2bb3929310c8ceadde179c.jpg"/>
  <manifest:file-entry manifest:media-type="image/jpeg" manifest:full-path="Pictures/75184b1b21c7dd94cbc1cc5af2cec56a.jpg"/>
  <manifest:file-entry manifest:media-type="image/jpeg" manifest:full-path="Pictures/3a885b9294856bccf6d235436fc82027.jpg"/>
  <manifest:file-entry manifest:media-type="image/jpeg" manifest:full-path="Pictures/3de753df27f6c67a8672471ff9fc7394.jpg"/>
  <manifest:file-entry manifest:media-type="image/jpeg" manifest:full-path="Pictures/949abee44f4c75483e6df4e09bae3651.jpg"/>
  <manifest:file-entry manifest:media-type="image/jpeg" manifest:full-path="Pictures/5b9fd9f41dc2119c13d0a1706d193207.jpg"/>
  <manifest:file-entry manifest:media-type="image/jpeg" manifest:full-path="Pictures/9c4924d6a11ce54e51824b4011ddf608.jpg"/>
  <manifest:file-entry manifest:media-type="image/jpeg" manifest:full-path="Pictures/aeef58b4470ece4393604dca0862b450.jpg"/>
  <manifest:file-entry manifest:media-type="image/jpeg" manifest:full-path="Pictures/27c750c2d92ec57339a7a32c0636d62b.jpg"/>
  <manifest:file-entry manifest:media-type="image/jpeg" manifest:full-path="Pictures/38ff858a561bd14b0df4faf0e3756251.jpg"/>
  <manifest:file-entry manifest:media-type="image/png" manifest:full-path="Pictures/594c7bc28acad2d14cbdc4e494c0ae21.png"/>
  <manifest:file-entry manifest:media-type="image/jpeg" manifest:full-path="Pictures/cc421997bc35440b584e239c0faee079.jpg"/>
  <manifest:file-entry manifest:media-type="image/jpeg" manifest:full-path="Pictures/5982805d499b1a4519a3fec53a25ca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ot"/><text:bookmark-start text:name="__RefHeading___mbot_1"/><text:bookmark-start text:name="mbot"/>mBot<text:bookmark-end text:name="__RefHeading___mbot_1"/><text:bookmark-end text:name="mbot"/></text:h>
      <text:p text:style-name="Text_20_body"><draw:frame draw:style-name="mediaright" draw:name="0" text:anchor-type="paragraph" draw:z-index="0" svg:width="3.175cm" svg:height="3.175cm"><draw:image xlink:href="/var/www/emtec/wikiperso/data/media/cours/mbotx2.jpg" xlink:type="simple" xlink:show="embed" xlink:actuate="onLoad"/></draw:frame>
mBot est un robot développé, pour l'éducation, par la société Makeblock.</text:p>
      <text:h text:style-name="Heading_20_2" text:outline-level="2"><text:bookmark-start text:name="__RefHeading___presentation_du_robot_2"/><text:bookmark-start text:name="presentation_du_robot"/>Présentation du Robot<text:bookmark-end text:name="__RefHeading___presentation_du_robot_2"/><text:bookmark-end text:name="presentation_du_robot"/></text:h>
      <text:list text:style-name="List_20_1" text:continue-numbering="false">
        <text:list-item>
          <text:p text:style-name="LastListParagraph_List_20_1_Content_First"> <text:a xlink:type="simple" xlink:href="https://wikiperso.morceau.fr/doku.php?id=mblock" text:style-name="Internet_20_link" text:visited-style-name="Visited_20_Internet_20_Link">MBlocK</text:a> programmation du robot par blocs pour les élèves du collège et les adeptes de Scratch</text:p>
        </text:list-item>
      </text:list>
      <text:h text:style-name="Heading_20_4" text:outline-level="4"><text:bookmark-start text:name="__RefHeading___kits_officiels_3"/><text:bookmark-start text:name="kits_officiels"/>Kits officiels<text:bookmark-end text:name="__RefHeading___kits_officiels_3"/><text:bookmark-end text:name="kits_officiel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Matrice LED  </text:p>
          </table:table-cell>
          <table:table-cell office:value-type="string" table:style-name="tableheader">
            <text:p text:style-name="Table_20_Heading">  Pare-choc  </text:p>
          </table:table-cell>
          <table:table-cell office:value-type="string" table:style-name="tableheader">
            <text:p text:style-name="Table_20_Heading">  Pince  </text:p>
          </table:table-cell>
          <table:table-cell office:value-type="string" table:style-name="tableheader">
            <text:p text:style-name="Table_20_Heading">  Lanceur de balle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5.2916666666667cm" svg:height="7.0555555555556cm"><draw:image xlink:href="Pictures/74f7a791031cac5156872abc3af06c5e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center" draw:name="2" text:anchor-type="paragraph" draw:z-index="2" svg:width="5.2916666666667cm" svg:height="7.064375cm"><draw:image xlink:href="Pictures/047164782f8e7773138b9e7abc671f8e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center" draw:name="3" text:anchor-type="paragraph" draw:z-index="3" svg:width="5.2916666666667cm" svg:height="7.064375cm"><draw:image xlink:href="Pictures/c92a112bc1d80b663857e3a9bb5a3a12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center" draw:name="4" text:anchor-type="paragraph" draw:z-index="4" svg:width="5.2916666666667cm" svg:height="7.064375cm"><draw:image xlink:href="Pictures/99ebee991eb21bd6af07e61ded7f4bf1.jpg" xlink:type="simple" xlink:show="embed" xlink:actuate="onLoad"/></draw:frame>  </text:p>
          </table:table-cell>
        </table:table-row>
      </table:table>
      <text:h text:style-name="Heading_20_4" text:outline-level="4"><text:bookmark-start text:name="__RefHeading___realisation_locale_4"/><text:bookmark-start text:name="realisation_locale"/>Réalisation locale<text:bookmark-end text:name="__RefHeading___realisation_locale_4"/><text:bookmark-end text:name="realisation_loca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Capture de balle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les_modules_optionnels_5"/><text:bookmark-start text:name="les_modules_optionnels"/>Les modules optionnels<text:bookmark-end text:name="__RefHeading___les_modules_optionnels_5"/><text:bookmark-end text:name="les_modules_optionnels"/></text:h>
      <text:p text:style-name="Text_20_body">Les 4 ports RJ25 situées sur la carte peuvent être connectés aux modules suivants. <text:line-break/>
Les blocs de programmations existent dans l'extension “Plate-Forme Maker”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Module  </text:p>
          </table:table-cell>
          <table:table-cell office:value-type="string" table:style-name="tableheader">
            <text:p text:style-name="Table_20_Heading">  Description  </text:p>
          </table:table-cell>
          <table:table-cell office:value-type="string" table:style-name="tableheader">
            <text:p text:style-name="Table_20_Heading">  Blocs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5" text:anchor-type="paragraph" draw:z-index="5" svg:width="5.2916666666667cm" svg:height="3.96875cm"><draw:image xlink:href="Pictures/281d48bb4672740cbfef3a1dc8449a73.jpg" xlink:type="simple" xlink:show="embed" xlink:actuate="onLoad"/></draw:frame>  <text:span text:style-name="Strong_20_Emphasis">Module 4 LED RGB</text:span>  </text:p>
          </table:table-cell>
          <table:table-cell office:value-type="string" table:style-name="tablecell">
            <text:p text:style-name="tablealignleft"> Le fonctionnement des 4 leds est identique à celui des leds intégrées à la carte principale </text:p>
          </table:table-cell>
          <table:table-cell office:value-type="string" table:style-name="tablecell">
            <text:p text:style-name="tablealigncenter">  <draw:frame draw:style-name="mediacenter" draw:name="6" text:anchor-type="paragraph" draw:z-index="6" svg:width="10.583333333333cm" svg:height="2.9280555555556cm"><draw:image xlink:href="Pictures/f1c4b73875053042e0d167474f545c49.jpg" xlink:type="simple" xlink:show="embed" xlink:actuate="onLoad"/></draw:frame>  Le choix du port les différencie des blocs par défaut (Montrer)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7" text:anchor-type="paragraph" draw:z-index="7" svg:width="5.2916666666667cm" svg:height="4.665306122449cm"><draw:image xlink:href="Pictures/eaf63ecb3410e8bb7eca954fd955fff1.jpg" xlink:type="simple" xlink:show="embed" xlink:actuate="onLoad"/></draw:frame>  <text:span text:style-name="Strong_20_Emphasis">Module détecteur de lumière</text:span>  </text:p>
          </table:table-cell>
          <table:table-cell office:value-type="string" table:style-name="tablecell">
            <text:p text:style-name="tablealignleft"> Le fonctionnement est identique à celui intégré à la carte principale </text:p>
          </table:table-cell>
          <table:table-cell office:value-type="string" table:style-name="tablecell">
            <text:p text:style-name="tablealigncenter">  <draw:frame draw:style-name="mediacenter" draw:name="8" text:anchor-type="paragraph" draw:z-index="8" svg:width="10.583333333333cm" svg:height="1.2450980392157cm"><draw:image xlink:href="Pictures/c6de1ddcd6f78d61008947c8eca6d74b.jpg" xlink:type="simple" xlink:show="embed" xlink:actuate="onLoad"/></draw:frame>  Identique au bloc par défaut (Détection)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9" text:anchor-type="paragraph" draw:z-index="9" svg:width="5.2916666666667cm" svg:height="4.1121987951807cm"><draw:image xlink:href="Pictures/3f86ef550025c0285284f5e5f6a99842.jpg" xlink:type="simple" xlink:show="embed" xlink:actuate="onLoad"/></draw:frame>  <text:span text:style-name="Strong_20_Emphasis">Module afficheur 7 segments</text:span>  </text:p>
          </table:table-cell>
          <table:table-cell office:value-type="string" table:style-name="tablecell">
            <text:p text:style-name="tablealignleft"> Permet l'affichage d'un nombre de 4 chiffres </text:p>
          </table:table-cell>
          <table:table-cell office:value-type="string" table:style-name="tablecell">
            <text:p text:style-name="tablealigncenter">  <draw:frame draw:style-name="mediacenter" draw:name="10" text:anchor-type="paragraph" draw:z-index="10" svg:width="10.583333333333cm" svg:height="1.508125cm"><draw:image xlink:href="Pictures/f6dbd4d26367a7d66790c62a4723bb6c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right">  <draw:frame draw:style-name="mediacenter" draw:name="11" text:anchor-type="paragraph" draw:z-index="11" svg:width="5.2916666666667cm" svg:height="4.7228125cm"><draw:image xlink:href="Pictures/fac5b0bb7e2bb3929310c8ceadde179c.jpg" xlink:type="simple" xlink:show="embed" xlink:actuate="onLoad"/></draw:frame>  <text:span text:style-name="Strong_20_Emphasis">Module Détecteur de mouvement</text:span> </text:p>
          </table:table-cell>
          <table:table-cell office:value-type="string" table:style-name="tablecell">
            <text:p text:style-name="tablealignleft"> Permet de détecter un mouvement à partir de la technologie infra rouge </text:p>
          </table:table-cell>
          <table:table-cell office:value-type="string" table:style-name="tablecell">
            <text:p text:style-name="tablealigncenter">  <draw:frame draw:style-name="mediacenter" draw:name="12" text:anchor-type="paragraph" draw:z-index="12" svg:width="10.583333333333cm" svg:height="1.5345833333333cm"><draw:image xlink:href="Pictures/75184b1b21c7dd94cbc1cc5af2cec56a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3" text:anchor-type="paragraph" draw:z-index="13" svg:width="5.2916666666667cm" svg:height="4.0814648729447cm"><draw:image xlink:href="Pictures/3a885b9294856bccf6d235436fc82027.jpg" xlink:type="simple" xlink:show="embed" xlink:actuate="onLoad"/></draw:frame>  <text:span text:style-name="Strong_20_Emphasis">Module potentiomètre</text:span>  </text:p>
          </table:table-cell>
          <table:table-cell office:value-type="string" table:style-name="tablecell">
            <text:p text:style-name="tablealignleft"> Permet d'indiquer une valeur analogique fonction de la position du potentiomètre </text:p>
          </table:table-cell>
          <table:table-cell office:value-type="string" table:style-name="tablecell">
            <text:p text:style-name="tablealigncenter">  <draw:frame draw:style-name="mediacenter" draw:name="14" text:anchor-type="paragraph" draw:z-index="14" svg:width="10.583333333333cm" svg:height="1.8786982248521cm"><draw:image xlink:href="Pictures/3de753df27f6c67a8672471ff9fc7394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5" text:anchor-type="paragraph" draw:z-index="15" svg:width="5.2916666666667cm" svg:height="3.9477513227513cm"><draw:image xlink:href="Pictures/949abee44f4c75483e6df4e09bae3651.jpg" xlink:type="simple" xlink:show="embed" xlink:actuate="onLoad"/></draw:frame>  <text:span text:style-name="Strong_20_Emphasis">Module Joystick</text:span>  </text:p>
          </table:table-cell>
          <table:table-cell office:value-type="string" table:style-name="tablecell">
            <text:p text:style-name="tablealignleft"> Permet de définir une valeur analogique, à partit d'un bouton unique, sur 2 axes (x et Y) </text:p>
          </table:table-cell>
          <table:table-cell office:value-type="string" table:style-name="tablecell">
            <text:p text:style-name="tablealignleft"> <draw:frame draw:style-name="mediacenter" draw:name="16" text:anchor-type="paragraph" draw:z-index="16" svg:width="10.583333333333cm" svg:height="1.4941176470588cm"><draw:image xlink:href="Pictures/5b9fd9f41dc2119c13d0a1706d193207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7" text:anchor-type="paragraph" draw:z-index="17" svg:width="5.2916666666667cm" svg:height="2.7742718446602cm"><draw:image xlink:href="Pictures/9c4924d6a11ce54e51824b4011ddf608.jpg" xlink:type="simple" xlink:show="embed" xlink:actuate="onLoad"/></draw:frame>  <text:span text:style-name="Strong_20_Emphasis">Capteur de temperature</text:span>  </text:p>
          </table:table-cell>
          <table:table-cell office:value-type="string" table:style-name="tablecell">
            <text:p text:style-name="tablealignleft"> Permet de mesurer une température. Nécessite le module adaptateur RJ45 pour pouvoir se connecter sur l'un des 2 slots. </text:p>
          </table:table-cell>
          <table:table-cell office:value-type="string" table:style-name="tablecell">
            <text:p text:style-name="tablealigncenter">  <draw:frame draw:style-name="mediacenter" draw:name="18" text:anchor-type="paragraph" draw:z-index="18" svg:width="10.583333333333cm" svg:height="1.4941176470588cm"><draw:image xlink:href="Pictures/aeef58b4470ece4393604dca0862b450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9" text:anchor-type="paragraph" draw:z-index="19" svg:width="5.2916666666667cm" svg:height="2.9823647660819cm"><draw:image xlink:href="Pictures/27c750c2d92ec57339a7a32c0636d62b.jpg" xlink:type="simple" xlink:show="embed" xlink:actuate="onLoad"/></draw:frame>  <text:span text:style-name="Strong_20_Emphasis">Servomoteur</text:span>  </text:p>
          </table:table-cell>
          <table:table-cell office:value-type="string" table:style-name="tablecell">
            <text:p text:style-name="tablealignleft"> Permet de déplacer un axe de la valeur indiquée en degré. Nécessite le module adaptateur RJ45 pour pouvoir se connecter sur l'un des 2 slots. </text:p>
          </table:table-cell>
          <table:table-cell office:value-type="string" table:style-name="tablecell">
            <text:p text:style-name="tablealigncenter">  <draw:frame draw:style-name="mediacenter" draw:name="20" text:anchor-type="paragraph" draw:z-index="20" svg:width="10.583333333333cm" svg:height="1.4142538975501cm"><draw:image xlink:href="Pictures/38ff858a561bd14b0df4faf0e3756251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21" text:anchor-type="paragraph" draw:z-index="21" svg:width="5.2916666666667cm" svg:height="2.0105866355866cm"><draw:image xlink:href="Pictures/594c7bc28acad2d14cbdc4e494c0ae21.png" xlink:type="simple" xlink:show="embed" xlink:actuate="onLoad"/></draw:frame>  <text:span text:style-name="Strong_20_Emphasis">Détecteur infra rouge</text:span>  </text:p>
          </table:table-cell>
          <table:table-cell office:value-type="string" table:style-name="tablecell">
            <text:p text:style-name="tablealignleft"> Permet de détecter un obstacle grâce à la technologie infra rouge. Nécessite le module adaptateur RJ45 pour pouvoir se connecter sur l'un des 2 slots. </text:p>
          </table:table-cell>
          <table:table-cell office:value-type="string" table:style-name="tablecell">
            <text:p text:style-name="tablealigncenter">  <draw:frame draw:style-name="mediacenter" draw:name="22" text:anchor-type="paragraph" draw:z-index="22" svg:width="10.583333333333cm" svg:height="1.5659013605442cm"><draw:image xlink:href="Pictures/cc421997bc35440b584e239c0faee079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23" text:anchor-type="paragraph" draw:z-index="23" svg:width="5.2916666666667cm" svg:height="3.0868055555556cm"><draw:image xlink:href="Pictures/5982805d499b1a4519a3fec53a25caeb.jpg" xlink:type="simple" xlink:show="embed" xlink:actuate="onLoad"/></draw:frame>  <text:span text:style-name="Strong_20_Emphasis">Module adaptateur et câble RJ25</text:span>  </text:p>
          </table:table-cell>
          <table:table-cell office:value-type="string" table:style-name="tablecell">
            <text:p text:style-name="tablealignleft"> Le module adaptateur permet de connecter des capteurs ou actionneurs utilisant des fiches Dupont au brochage RJ25 du mBot. Il peut être utilisé comme 2 slots (brochage : VCC, GND, Signal) et comme interface I2C (brochage : VCC, GND, SCL, SDA)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tutoriels_et_cours_college_6"/><text:bookmark-start text:name="tutoriels_et_cours_college"/>Tutoriels et cours collège<text:bookmark-end text:name="__RefHeading___tutoriels_et_cours_college_6"/><text:bookmark-end text:name="tutoriels_et_cours_college"/></text:h>
      <text:list text:style-name="List_20_1" text:continue-numbering="false">
        <text:list-item>
          <text:p text:style-name="List_20_1_Content_First"> <text:a xlink:type="simple" xlink:href="http://technologie.ac-creteil.fr/spip.php?article252" text:style-name="Internet_20_link" text:visited-style-name="Visited_20_Internet_20_Link">séquence académie de Créteil</text:a></text:p>
        </text:list-item>
        <text:list-item>
          <text:p text:style-name="List_20_1_Content"> <text:a xlink:type="simple" xlink:href="https://wikiperso.morceau.fr/doku.php?id=cours:mblock" text:style-name="Internet_20_link" text:visited-style-name="Visited_20_Internet_20_Link">Utilisation de mBlock au collège</text:a></text:p>
        </text:list-item>
        <text:list-item>
          <text:p text:style-name="List_20_1_Content"> <text:a xlink:type="simple" xlink:href="https://wikiperso.morceau.fr/doku.php?id=cours:mbot" text:style-name="Internet_20_link" text:visited-style-name="Visited_20_Internet_20_Link">Chaine d'énergie et d'information de mBot</text:a></text:p>
        </text:list-item>
        <text:list-item>
          <text:p text:style-name="List_20_1_Content_Last"> <text:a xlink:type="simple" xlink:href="https://wikiperso.morceau.fr/doku.php?id=cours:mbot2" text:style-name="Internet_20_link" text:visited-style-name="Visited_20_Internet_20_Link">Découverte des capteurs et actionneurs de mB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bot</dc:title>
  </office:meta>
</office:document-meta>
</file>