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a1df2f6f8ed5884efdb7701e4f6d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"/><text:bookmark-start text:name="__RefHeading___raspberry_pi_1"/><text:bookmark-start text:name="raspberry_pi"/>RASPBERRY PI<text:bookmark-end text:name="__RefHeading___raspberry_pi_1"/><text:bookmark-end text:name="raspberry_pi"/></text:h>
      <text:p text:style-name="Text_20_body"><draw:frame draw:style-name="mediaright" draw:name="0" text:anchor-type="paragraph" draw:z-index="0" svg:width="7.9375cm" svg:height="4.9609375cm"><draw:image xlink:href="Pictures/c1a1df2f6f8ed5884efdb7701e4f6d19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www.raspberrypi.com/" text:style-name="Internet_20_link" text:visited-style-name="Visited_20_Internet_20_Link">Site officiel</text:a></text:p>
        </text:list-item>
        <text:list-item>
          <text:p text:style-name="List_20_1_Content"> <text:a xlink:type="simple" xlink:href="https://raspberry-pi.fr/" text:style-name="Internet_20_link" text:visited-style-name="Visited_20_Internet_20_Link">Le site français du Rasperry et de son OS (ex raspian)</text:a></text:p>
        </text:list-item>
        <text:list-item>
          <text:p text:style-name="List_20_1_Content_Last"> Guide <text:a xlink:type="simple" xlink:href="https://www.raspberrypi-france.fr/guide/" text:style-name="Internet_20_link" text:visited-style-name="Visited_20_Internet_20_Link">Débuter avec un Raspberry Pi</text:a> <text:span text:style-name="Emphasis">de raspberry-pi.fr</text:span></text:p>
        </text:list-item>
      </text:list>
      <text:h text:style-name="Heading_20_1" text:outline-level="1"><text:bookmark-start text:name="__RefHeading___versions_2"/><text:bookmark-start text:name="versions"/>Versions<text:bookmark-end text:name="__RefHeading___versions_2"/><text:bookmark-end text:name="versions"/></text:h>
      <text:list text:style-name="List_20_1" text:continue-numbering="false">
        <text:list-item>
          <text:p text:style-name="List_20_1_Content_First"> <text:a xlink:type="simple" xlink:href="https://wikiperso.morceau.fr/doku.php?id=nextcloudpi" text:style-name="Internet_20_link" text:visited-style-name="Visited_20_Internet_20_Link">nextcloudpi</text:a> Serveur polyvalent (cloud, web, git, samba …)</text:p>
        </text:list-item>
        <text:list-item>
          <text:p text:style-name="List_20_1_Content"> <text:a xlink:type="simple" xlink:href="https://wikiperso.morceau.fr/doku.php?id=jeedom" text:style-name="Internet_20_link" text:visited-style-name="Visited_20_Internet_20_Link">jeedom</text:a> Box domotique (raspdomotic)</text:p>
        </text:list-item>
        <text:list-item>
          <text:p text:style-name="List_20_1_Content_Last"> <text:a xlink:type="simple" xlink:href="https://wikiperso.morceau.fr/doku.php?id=raspmrc" text:style-name="Internet_20_link" text:visited-style-name="Visited_20_Internet_20_Link">raspmrc</text:a> Serveur web et serveur git</text:p>
        </text:list-item>
      </text:list>
      <text:h text:style-name="Heading_20_1" text:outline-level="1"><text:bookmark-start text:name="__RefHeading___installation_3"/><text:bookmark-start text:name="installation"/>Installation<text:bookmark-end text:name="__RefHeading___installation_3"/><text:bookmark-end text:name="installation"/></text:h>
      <text:list text:style-name="List_20_1" text:continue-numbering="false">
        <text:list-item>
          <text:p text:style-name="List_20_1_Content_First"> Télécharger la version choisie de l'OS et la copier sur la carte SD (FAT32)</text:p>
        </text:list-item>
        <text:list-item>
          <text:p text:style-name="List_20_1_Content"> Pour un affichage hors câble HDMI direct (dans <text:a xlink:type="simple" xlink:href="https://www.raspberrypi.com/documentation/computers/config_txt.html" text:style-name="Internet_20_link" text:visited-style-name="Visited_20_Internet_20_Link">/boot/config.txt</text:a>) :</text:p>
          <text:list text:style-name="List_20_1">
            <text:list-item>
              <text:p text:style-name="List_20_1_Content"> # Force le démarrage sur HDMI</text:p>
            </text:list-item>
            <text:list-item>
              <text:p text:style-name="List_20_1_Content"> hdmi_force_hotplug=1</text:p>
            </text:list-item>
            <text:list-item>
              <text:p text:style-name="List_20_1_Content"> # Sélectionne le mode moniteur 1280*1024 60Hz</text:p>
            </text:list-item>
            <text:list-item>
              <text:p text:style-name="List_20_1_Content"> hdmi_drive=2 ; hdmi_group=2 ; hdmi_mode=35</text:p>
            </text:list-item>
            <text:list-item>
              <text:p text:style-name="List_20_1_Content"> # Sélectionne le mode moniteur 1680*1050 60Hz</text:p>
            </text:list-item>
            <text:list-item>
              <text:p text:style-name="List_20_1_Content"> hdmi_drive=2 ; hdmi_group=2 ; hdmi_mode=58</text:p>
            </text:list-item>
          </text:list>
        </text:list-item>
        <text:list-item>
          <text:p text:style-name="List_20_1_Content"> Placer  la carte SD dans le raspberry, démarrer et suivre les consignes d'installation</text:p>
        </text:list-item>
        <text:list-item>
          <text:p text:style-name="List_20_1_Content"> Si besoin de contrôle à distance (sans clavier/écran) lancer raspi-config :</text:p>
          <text:list text:style-name="List_20_1">
            <text:list-item>
              <text:p text:style-name="List_20_1_Content_Last"> 3- Interface Option (activer SSH ou/et VNC)</text:p>
            </text:list-item>
          </text:list>
        </text:list-item>
      </text:list>
      <text:h text:style-name="Heading_20_1" text:outline-level="1"><text:bookmark-start text:name="__RefHeading___utilitaire_4"/><text:bookmark-start text:name="utilitaire"/>Utilitaire<text:bookmark-end text:name="__RefHeading___utilitaire_4"/><text:bookmark-end text:name="utilitaire"/></text:h>
      <text:list text:style-name="List_20_1" text:continue-numbering="false">
        <text:list-item>
          <text:p text:style-name="List_20_1_Content_First"> <text:a xlink:type="simple" xlink:href="https://raspberry-pi.fr/installer-serveur-web-raspberry-lamp/" text:style-name="Internet_20_link" text:visited-style-name="Visited_20_Internet_20_Link">Serveur LAMP</text:a></text:p>
        </text:list-item>
        <text:list-item>
          <text:p text:style-name="List_20_1_Content"> <text:a xlink:type="simple" xlink:href="https://raspberry-pi.fr/raspberry-pi-serveur-github-gitlab/" text:style-name="Internet_20_link" text:visited-style-name="Visited_20_Internet_20_Link">Serveur GitLab</text:a></text:p>
        </text:list-item>
        <text:list-item>
          <text:p text:style-name="List_20_1_Content_Last"> <text:a xlink:type="simple" xlink:href="https://raspberry-pi.fr/comment-installer-plusieurs-os-sur-la-raspberry-pi-avec-berryboot/" text:style-name="Internet_20_link" text:visited-style-name="Visited_20_Internet_20_Link">Installer un MultiBoot sur la Raspber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aspberry</dc:title>
  </office:meta>
</office:document-meta>
</file>